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/>
      <style:text-properties fo:font-size="11pt" style:font-size-asian="11pt" style:font-size-complex="11pt"/>
    </style:style>
    <style:style style:name="P2" style:parent-style-name="Default" style:family="paragraph">
      <style:text-properties fo:font-size="11pt" style:font-size-asian="11pt" style:font-size-complex="11pt"/>
    </style:style>
    <style:style style:name="P3" style:parent-style-name="Default" style:family="paragraph">
      <style:text-properties fo:font-size="11pt" style:font-size-asian="11pt" style:font-size-complex="11pt"/>
    </style:style>
    <style:style style:name="P4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6" style:parent-style-name="Default" style:family="paragraph">
      <style:text-properties fo:font-size="11pt" style:font-size-asian="11pt" style:font-size-complex="11pt"/>
    </style:style>
    <style:style style:name="P7" style:parent-style-name="Default" style:family="paragraph">
      <style:text-properties fo:font-size="11pt" style:font-size-asian="11pt" style:font-size-complex="11pt"/>
    </style:style>
    <style:style style:name="P8" style:parent-style-name="Default" style:family="paragraph">
      <style:text-properties fo:font-size="11pt" style:font-size-asian="11pt" style:font-size-complex="11pt"/>
    </style:style>
    <style:style style:name="P9" style:parent-style-name="Default" style:family="paragraph">
      <style:text-properties fo:font-size="11pt" style:font-size-asian="11pt" style:font-size-complex="11pt"/>
    </style:style>
    <style:style style:name="P10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2" style:parent-style-name="Standard" style:family="paragraph">
      <style:text-properties style:font-name="Times New Roman" fo:color="#000000" fo:font-size="11pt" style:font-size-asian="11pt" style:font-size-complex="11pt"/>
    </style:style>
    <style:style style:name="P13" style:parent-style-name="Standard" style:family="paragraph">
      <style:text-properties style:font-name="Times New Roman" fo:color="#000000" fo:font-size="11pt" style:font-size-asian="11pt" style:font-size-complex="11pt"/>
    </style:style>
    <style:style style:name="P14" style:parent-style-name="Standard" style:family="paragraph">
      <style:text-properties style:font-name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15" style:parent-style-name="Standard" style:family="paragraph">
      <style:text-properties style:font-name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16" style:parent-style-name="Standard" style:family="paragraph">
      <style:text-properties style:font-name="Times New Roman" fo:color="#000000" fo:font-size="11pt" style:font-size-asian="11pt" style:font-size-complex="11pt"/>
    </style:style>
    <style:style style:name="P17" style:parent-style-name="Standard" style:family="paragraph">
      <style:text-properties style:font-name="Times New Roman" fo:color="#000000" fo:font-size="11pt" style:font-size-asian="11pt" style:font-size-complex="11pt"/>
    </style:style>
    <style:style style:name="P18" style:parent-style-name="Standard" style:family="paragraph">
      <style:text-properties style:font-name="Times New Roman" fo:color="#000000" fo:font-size="11pt" style:font-size-asian="11pt" style:font-size-complex="11pt"/>
    </style:style>
    <style:style style:name="P19" style:parent-style-name="Standard" style:family="paragraph">
      <style:text-properties style:font-name="Times New Roman" fo:color="#000000" fo:font-size="11pt" style:font-size-asian="11pt" style:font-size-complex="11pt"/>
    </style:style>
    <style:style style:name="P20" style:parent-style-name="Standard" style:family="paragraph">
      <style:text-properties style:font-name="Times New Roman" fo:color="#000000" fo:font-size="11pt" style:font-size-asian="11pt" style:font-size-complex="11pt"/>
    </style:style>
    <style:style style:name="P21" style:parent-style-name="Standard" style:family="paragraph">
      <style:text-properties style:font-name="Times New Roman" fo:color="#000000" fo:font-size="11pt" style:font-size-asian="11pt" style:font-size-complex="11pt"/>
    </style:style>
    <style:style style:name="P22" style:parent-style-name="Standard" style:family="paragraph">
      <style:text-properties style:font-name="Times New Roman" fo:color="#000000" fo:font-size="11pt" style:font-size-asian="11pt" style:font-size-complex="11pt"/>
    </style:style>
    <style:style style:name="P23" style:parent-style-name="Standard" style:family="paragraph">
      <style:text-properties style:font-name="Times New Roman" fo:color="#000000" fo:font-size="11pt" style:font-size-asian="11pt" style:font-size-complex="11pt"/>
    </style:style>
    <style:style style:name="P24" style:parent-style-name="Standard" style:family="paragraph">
      <style:text-properties style:font-name="Times New Roman" fo:color="#000000" fo:font-size="11pt" style:font-size-asian="11pt" style:font-size-complex="11pt"/>
    </style:style>
    <style:style style:name="P25" style:parent-style-name="Standard" style:family="paragraph">
      <style:text-properties style:font-name="Times New Roman" fo:color="#000000" fo:font-size="11pt" style:font-size-asian="11pt" style:font-size-complex="11pt"/>
    </style:style>
    <style:style style:name="P26" style:parent-style-name="Standard" style:family="paragraph">
      <style:text-properties style:font-name="Times New Roman" fo:color="#000000" fo:font-size="11pt" style:font-size-asian="11pt" style:font-size-complex="11pt"/>
    </style:style>
    <style:style style:name="P27" style:parent-style-name="Default" style:family="paragraph">
      <style:text-properties fo:font-size="11pt" style:font-size-asian="11pt" style:font-size-complex="11pt"/>
    </style:style>
    <style:style style:name="P28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9" style:parent-style-name="Default" style:family="paragraph">
      <style:text-properties fo:font-weight="bold" style:font-weight-asian="bold" fo:font-size="11pt" style:font-size-asian="11pt" style:font-size-complex="11pt"/>
    </style:style>
    <style:style style:name="P30" style:parent-style-name="Standard" style:family="paragraph">
      <style:text-properties style:font-name="Times New Roman" fo:color="#000000" fo:font-size="11pt" style:font-size-asian="11pt" style:font-size-complex="11pt"/>
    </style:style>
    <style:style style:name="P31" style:parent-style-name="Standard" style:family="paragraph">
      <style:text-properties style:font-name="Times New Roman" fo:color="#000000" fo:font-size="11pt" style:font-size-asian="11pt" style:font-size-complex="11pt"/>
    </style:style>
    <style:style style:name="P32" style:parent-style-name="Standard" style:family="paragraph">
      <style:text-properties style:font-name="Times New Roman" fo:color="#000000" fo:font-size="11pt" style:font-size-asian="11pt" style:font-size-complex="11pt"/>
    </style:style>
    <style:style style:name="P33" style:parent-style-name="Standard" style:family="paragraph">
      <style:text-properties style:font-name="Times New Roman" fo:color="#000000" fo:font-size="11pt" style:font-size-asian="11pt" style:font-size-complex="11pt"/>
    </style:style>
    <style:style style:name="P34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5" style:parent-style-name="Default" style:family="paragraph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6" style:parent-style-name="Default" style:family="paragraph">
      <style:text-properties fo:font-size="11pt" style:font-size-asian="11pt" style:font-size-complex="11pt"/>
    </style:style>
    <style:style style:name="P37" style:parent-style-name="Default" style:family="paragraph">
      <style:text-properties fo:font-size="11pt" style:font-size-asian="11pt" style:font-size-complex="11pt"/>
    </style:style>
    <style:style style:name="P38" style:parent-style-name="Standard" style:family="paragraph">
      <style:text-properties style:font-name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39" style:parent-style-name="Standard" style:family="paragraph">
      <style:text-properties style:font-name="Times New Roman" fo:color="#000000" fo:font-size="11pt" style:font-size-asian="11pt" style:font-size-complex="11pt"/>
    </style:style>
    <style:style style:name="P40" style:parent-style-name="Standard" style:family="paragraph">
      <style:text-properties style:font-name="Times New Roman" fo:color="#000000" fo:font-size="11pt" style:font-size-asian="11pt" style:font-size-complex="11pt"/>
    </style:style>
    <style:style style:name="P41" style:parent-style-name="Standard" style:family="paragraph">
      <style:text-properties style:font-name="Times New Roman" fo:color="#000000" fo:font-size="11pt" style:font-size-asian="11pt" style:font-size-complex="11pt"/>
    </style:style>
    <style:style style:name="P42" style:parent-style-name="Standard" style:family="paragraph">
      <style:text-properties style:font-name="Times New Roman" fo:color="#000000" fo:font-size="11pt" style:font-size-asian="11pt" style:font-size-complex="11pt"/>
    </style:style>
    <style:style style:name="P43" style:parent-style-name="Default" style:family="paragraph">
      <style:text-properties fo:font-size="11pt" style:font-size-asian="11pt" style:font-size-complex="11pt"/>
    </style:style>
    <style:style style:name="P44" style:parent-style-name="Default" style:family="paragraph">
      <style:text-properties fo:font-size="11pt" style:font-size-asian="11pt" style:font-size-complex="11pt"/>
    </style:style>
    <style:style style:name="P45" style:parent-style-name="Standard" style:family="paragraph">
      <style:text-properties style:font-name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46" style:parent-style-name="Standard" style:family="paragraph">
      <style:text-properties style:font-name="Times New Roman" fo:color="#000000" fo:font-size="11pt" style:font-size-asian="11pt" style:font-size-complex="11pt"/>
    </style:style>
    <style:style style:name="P47" style:parent-style-name="Standard" style:family="paragraph">
      <style:text-properties style:font-name="Times New Roman" fo:color="#000000" fo:font-size="11pt" style:font-size-asian="11pt" style:font-size-complex="11pt"/>
    </style:style>
    <style:style style:name="P48" style:parent-style-name="Standard" style:family="paragraph">
      <style:text-properties style:font-name="Times New Roman" fo:color="#000000" fo:font-size="11pt" style:font-size-asian="11pt" style:font-size-complex="11pt"/>
    </style:style>
    <style:style style:name="P49" style:parent-style-name="Standard" style:family="paragraph">
      <style:text-properties style:font-name="Times New Roman" fo:color="#000000" fo:font-size="11pt" style:font-size-asian="11pt" style:font-size-complex="11pt"/>
    </style:style>
    <style:style style:name="P50" style:parent-style-name="Standard" style:family="paragraph">
      <style:text-properties style:font-name="Times New Roman" fo:color="#000000" fo:font-size="11pt" style:font-size-asian="11pt" style:font-size-complex="11pt"/>
    </style:style>
    <style:style style:name="P51" style:parent-style-name="Standard" style:family="paragraph">
      <style:text-properties style:font-name="Times New Roman" fo:color="#000000" fo:font-size="11pt" style:font-size-asian="11pt" style:font-size-complex="11pt"/>
    </style:style>
    <style:style style:name="P52" style:parent-style-name="Standard" style:family="paragraph">
      <style:text-properties style:font-name="Times New Roman" fo:color="#000000" fo:font-size="11pt" style:font-size-asian="11pt" style:font-size-complex="11pt"/>
    </style:style>
    <style:style style:name="P53" style:parent-style-name="Standard" style:family="paragraph">
      <style:text-properties style:font-name="Times New Roman" fo:color="#000000" fo:font-size="11pt" style:font-size-asian="11pt" style:font-size-complex="11pt"/>
    </style:style>
    <style:style style:name="P54" style:parent-style-name="Standard" style:family="paragraph">
      <style:text-properties style:font-name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55" style:parent-style-name="Standard" style:family="paragraph">
      <style:text-properties style:font-name="Times New Roman" fo:color="#000000" fo:font-size="11pt" style:font-size-asian="11pt" style:font-size-complex="11pt"/>
    </style:style>
    <style:style style:name="P56" style:parent-style-name="Standard" style:family="paragraph">
      <style:text-properties style:font-name="Times New Roman" fo:color="#000000" fo:font-size="11pt" style:font-size-asian="11pt" style:font-size-complex="11pt"/>
    </style:style>
    <style:style style:name="P57" style:parent-style-name="Default" style:family="paragraph">
      <style:text-properties fo:font-weight="bold" style:font-weight-asian="bold" fo:font-size="11pt" style:font-size-asian="11pt" style:font-size-complex="11pt"/>
    </style:style>
  </office:automatic-styles>
  <office:body>
    <office:text text:use-soft-page-breaks="true">
      <text:p text:style-name="P1"/>
      <text:p text:style-name="P2">Nawrocki Clinic gwarantuje swoim Pacjentom profesjonalną opiekę specjalistów stomatologów oraz najwyższą jakość materiałów stosowanych w leczeniu. Nasze rozwiązania są oparte na najnowszych technologiach, a na wszystkie wykonane w naszej Klinice prace udzielamy gwarancji, zgodnie z poniższymi warunkami.</text:p>
      <text:p text:style-name="P3"/>
      <text:p text:style-name="P4">WYPEŁNIENIA</text:p>
      <text:p text:style-name="P5"/>
      <text:p text:style-name="P6">• <text:s/>2 lata gwarancji na wypełnienia</text:p>
      <text:p text:style-name="P7"/>
      <text:p text:style-name="P8">• <text:s/>1<text:s/>rok gwarancji na wypełnienia w zębach mlecznych</text:p>
      <text:p text:style-name="P9"/>
      <text:p text:style-name="P10">IMPLANTY</text:p>
      <text:p text:style-name="P11"/>
      <text:p text:style-name="P12">• <text:s/>Dożywotnia gwarancja na implanty Astra, Ankylos, Neodent – w przypadku pęknięcia<text:s/>implant zostanie usunięty na koszt Nawrocki Clinic, a po upływie 3 miesięcy ponownie wszczepiony bezpłatnie.</text:p>
      <text:p text:style-name="P13">• <text:s/>5 lat gwarancji na łącznik implantologiczny.</text:p>
      <text:p text:style-name="P14"/>
      <text:p text:style-name="P15">IMPLANTY CYRKONOWE</text:p>
      <text:p text:style-name="P16"/>
      <text:p text:style-name="P17">Zakres gwarancji</text:p>
      <text:p text:style-name="P18">• Ze względu na statystycznie wyższe ryzyko odrzucenia implantu cyrkonowego w porównaniu z implantem tytanowym, gwarancja nie obejmuje przypadków, w których implant nie zintegruje się prawidłowo z kością.</text:p>
      <text:p text:style-name="P19"/>
      <text:p text:style-name="P20">Procedura w przypadku braku integracji implantu</text:p>
      <text:p text:style-name="P21">• <text:s/>Jeśli implant cyrkonowy nie ulegnie integracji z tkanką<text:s/>Pacjenta, zostanie on usunięty na koszt Nawrocki Clinic.</text:p>
      <text:p text:style-name="P22">• <text:s/>Po upływie 3–4 miesięcy od usunięcia, Pacjent ma możliwość ponownego wszczepienia implantu cyrkonowego z 30% rabatem.</text:p>
      <text:p text:style-name="P23"/>
      <text:p text:style-name="P24">Gwarancja na łącznik implantologiczny</text:p>
      <text:p text:style-name="P25">• <text:s/>Na łącznik implantologiczny cyrkonowy udzielana jest 2-letnia gwarancja.</text:p>
      <text:p text:style-name="P26"/>
      <text:p text:style-name="P27"/>
      <text:p text:style-name="P28">UZUPEŁNIENIA PORCELANOWE</text:p>
      <text:p text:style-name="P29"/>
      <text:p text:style-name="P30">• <text:s/>2 lata gwarancji na licówki, korony i mosty porcelanowe oraz cyrkonowe.</text:p>
      <text:p text:style-name="P31">• <text:s/>W przypadku ich uszkodzenia w okresie gwarancyjnym zostaną wykonane nowe uzupełnienia protetyczne na koszt<text:s/>Nawrocki Clinic.</text:p>
      <text:p text:style-name="P32">• <text:s/>Po upływie gwarancji, w okresie do 5 lat od oddania pracy, nowe uzupełnienia protetyczne wykonamy z 30% rabatem.</text:p>
      <text:p text:style-name="P33"/>
      <text:p text:style-name="P34">PROTEZY</text:p>
      <text:p text:style-name="P35"/>
      <text:p text:style-name="P36">• <text:s/>2 lata gwarancji.</text:p>
      <text:p text:style-name="P37"/>
      <text:p text:style-name="P38">ZNIECZULENIE OGÓLNE</text:p>
      <text:p text:style-name="P39"/>
      <text:p text:style-name="P40">W przypadku zabiegów stomatologicznych przeprowadzanych w znieczuleniu ogólnym, gwarancja obejmuje wyłącznie ponowne wykonanie samego zabiegu stomatologicznego w ramach obowiązujących warunków gwarancyjnych.</text:p>
      <text:p text:style-name="P41"/>
      <text:p text:style-name="P42">Natomiast koszt znieczulenia ogólnego ponoszony jest każdorazowo przez Pacjenta w pełnej wysokości i nie podlega<text:s/>żadnym rabatom ani ulgom. Oznacza to, że w sytuacji, gdy zachodzi konieczność powtórzenia zabiegu objętego gwarancją, Nawrocki Clinic zapewnia ponowne wykonanie pracy stomatologicznej, jednak wszelkie koszty związane z zastosowaniem znieczulenia ogólnego pozostają po stronie Pacjenta.</text:p>
      <text:p text:style-name="P43"/>
      <text:p text:style-name="P44"/>
      <text:p text:style-name="P45">WARUNKI UTRZYMANIA GWARANCJI</text:p>
      <text:p text:style-name="P46"/>
      <text:p text:style-name="P47">Aby gwarancja zachowała ważność, Pacjent zobowiązany jest do:</text:p>
      <text:p text:style-name="P48">• <text:s/>zgłaszania się na wizyty kontrolne co 6 miesięcy w Nawrocki Clinic,</text:p>
      <text:p text:style-name="P49">• <text:s/>uzupełniania istniejących braków zębowych,</text:p>
      <text:p text:style-name="P50">• <text:s/>stosowania się do zaleceń<text:s/>lekarzy prowadzących leczenie,</text:p>
      <text:p text:style-name="P51">• <text:s/>odbywania obowiązkowej wizyty higienizacyjnej co 6 miesięcy.</text:p>
      <text:p text:style-name="P52"/>
      <text:p text:style-name="P53"/>
      <text:p text:style-name="P54">POSTANOWIENIA KOŃCOWE</text:p>
      <text:p text:style-name="P55">• <text:s/>Gwarancja nie obejmuje uszkodzeń powstałych na skutek nieszczęśliwych wypadków, zaniedbania higieny jamy ustnej, braku regularnych wizyt kontrolnych oraz innych czynników niezależnych od Nawrocki Clinic.</text:p>
      <text:p text:style-name="P56">• <text:s/>Warunki gwarancji mogą ulec zmianie zgodnie z obowiązującymi przepisami oraz polityką Kliniki.</text:p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Vaio</meta:initial-creator>
    <dc:creator>Anna Piwowarska</dc:creator>
    <meta:creation-date>2016-05-17T14:07:00Z</meta:creation-date>
    <dc:date>2026-08-14T10:47:00Z</dc:date>
    <meta:print-date>2024-08-26T16:43:00Z</meta:print-date>
    <meta:template xlink:href="Normal.dotm" xlink:type="simple"/>
    <meta:editing-cycles>3</meta:editing-cycles>
    <meta:editing-duration>PT1740S</meta:editing-duration>
    <meta:document-statistic meta:page-count="2" meta:paragraph-count="5" meta:word-count="425" meta:character-count="2972" meta:row-count="21" meta:non-whitespace-character-count="2552"/>
  </office:meta>
</office:document-meta>
</file>